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</style:style>
    <style:style style:name="ce3" style:family="table-cell" style:parent-style-name="Default" style:data-style-name="N0">
      <style:table-cell-properties fo:border-top="none" fo:border-bottom="none" fo:border-left="none" fo:border-right="thin solid #156082" fo:background-color="#FFFFFF"/>
    </style:style>
    <style:style style:name="ce4" style:family="table-cell" style:parent-style-name="Default" style:data-style-name="N0">
      <style:table-cell-properties style:vertical-align="middle" fo:background-color="#156082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none" fo:border-right="thin solid #156082" style:vertical-align="middle" fo:background-color="#156082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156082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156082" fo:border-left="none" fo:border-right="none" style:vertical-align="middle" fo:background-color="#FFFFFF"/>
    </style:style>
    <style:style style:name="ce8" style:family="table-cell" style:parent-style-name="Default" style:data-style-name="N36">
      <style:table-cell-properties fo:border-top="none" fo:border-bottom="thin solid #156082" fo:border-left="none" fo:border-right="thin solid #156082" style:vertical-align="middle" fo:background-color="#FFFFFF"/>
    </style:style>
    <style:style style:name="ce9" style:family="table-cell" style:parent-style-name="Default" style:data-style-name="N0">
      <style:table-cell-properties fo:border-top="thin solid #156082" fo:border-bottom="thin solid #156082" fo:border-left="thin solid #156082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156082" fo:border-bottom="thin solid #156082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156082" fo:border-bottom="thin solid #156082" fo:border-left="none" fo:border-right="none" style:vertical-align="middle" fo:background-color="#FFFFFF"/>
    </style:style>
    <style:style style:name="ce12" style:family="table-cell" style:parent-style-name="Default" style:data-style-name="N36">
      <style:table-cell-properties fo:border-top="thin solid #156082" fo:border-bottom="thin solid #156082" fo:border-left="none" fo:border-right="thin solid #156082" style:vertical-align="middle" fo:background-color="#FFFFFF"/>
    </style:style>
    <style:style style:name="ce13" style:family="table-cell" style:parent-style-name="Default" style:data-style-name="N0">
      <style:table-cell-properties fo:border-top="thin solid #156082" fo:border-bottom="thin solid #156082" fo:border-left="thin solid #156082" fo:border-right="none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156082" fo:border-bottom="thin solid #156082" fo:border-left="none" fo:border-right="none" style:vertical-align="middle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36">
      <style:table-cell-properties fo:border-top="thin solid #156082" fo:border-bottom="thin solid #156082" fo:border-left="none" fo:border-right="thin solid #156082" style:vertical-align="middle" fo:background-color="#FFFFFF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#FFFFFF"/>
    </style:style>
    <style:style style:name="ce1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background-color="#156082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0.6985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3.1115cm" style:use-optimal-column-width="true"/>
    </style:style>
    <style:style style:name="co4" style:family="table-column">
      <style:table-column-properties fo:break-before="auto" style:column-width="14.9225cm"/>
    </style:style>
    <style:style style:name="co5" style:family="table-column">
      <style:table-column-properties fo:break-before="auto" style:column-width="2.921cm"/>
    </style:style>
    <style:style style:name="co6" style:family="table-column">
      <style:table-column-properties fo:break-before="auto" style:column-width="0.97366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70.8pt" style:use-optimal-row-height="fals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1.2pt" style:use-optimal-row-height="false" fo:break-before="auto"/>
    </style:style>
    <style:style style:name="ro5" style:family="table-row">
      <style:table-row-properties style:row-height="14.4pt" style:use-optimal-row-height="true" fo:break-before="auto"/>
    </style:style>
    <style:style style:name="ro6" style:family="table-row">
      <style:table-row-properties style:row-height="34.0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6378" table:default-cell-style-name="ce2"/>
        <table:table-row table:style-name="ro1">
          <table:table-cell table:style-name="ce2"/>
          <table:table-cell table:number-columns-spanned="4" table:number-rows-spanned="1" table:style-name="ce16"/>
          <table:covered-table-cell/>
          <table:covered-table-cell>
            <draw:frame draw:z-index="1" draw:id="id0" draw:style-name="a0" draw:name="Immagine 1" svg:x="1.4in" svg:y="0.075in" svg:width="0.85417in" svg:height="0.88542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79"/>
        </table:table-row>
        <table:table-row table:style-name="ro2">
          <table:table-cell table:style-name="ce2"/>
          <table:table-cell office:value-type="string" table:number-columns-spanned="4" table:number-rows-spanned="1" table:style-name="ce17">
            <text:p>UNIVERSITA' DEGLI STUDI DI CAGLIARI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 table:style-name="ce2"/>
          <table:table-cell office:value-type="string" table:number-columns-spanned="4" table:number-rows-spanned="1" table:style-name="ce18">
            <text:p>Direzione amministrazione e finanza</text:p>
          </table:table-cell>
          <table:covered-table-cell table:number-columns-repeated="3"/>
          <table:table-cell table:number-columns-repeated="16379"/>
        </table:table-row>
        <table:table-row table:style-name="ro4">
          <table:table-cell table:style-name="ce2"/>
          <table:table-cell office:value-type="string" table:number-columns-spanned="4" table:number-rows-spanned="1" table:style-name="ce19">
            <text:p>Costi Contabilizzati 2024 - Rilevazione Progetto Good Practice 2025</text:p>
          </table:table-cell>
          <table:covered-table-cell table:number-columns-repeated="3"/>
          <table:table-cell table:number-columns-repeated="16379"/>
        </table:table-row>
        <table:table-row table:style-name="ro5">
          <table:table-cell table:style-name="ce2"/>
          <table:table-cell table:number-columns-spanned="4" table:number-rows-spanned="1" table:style-name="ce16"/>
          <table:covered-table-cell table:number-columns-repeated="3"/>
          <table:table-cell table:number-columns-repeated="16379"/>
        </table:table-row>
        <table:table-row table:style-name="ro5">
          <table:table-cell table:style-name="ce2"/>
          <table:table-cell table:number-columns-spanned="4" table:number-rows-spanned="1" table:style-name="ce16"/>
          <table:covered-table-cell table:number-columns-repeated="3"/>
          <table:table-cell table:number-columns-repeated="16379"/>
        </table:table-row>
        <table:table-row table:style-name="ro6">
          <table:table-cell table:style-name="ce3"/>
          <table:table-cell office:value-type="string" table:style-name="ce4">
            <text:p>Categoria Servizio</text:p>
          </table:table-cell>
          <table:table-cell office:value-type="string" table:style-name="ce4">
            <text:p>Codice Servizio</text:p>
          </table:table-cell>
          <table:table-cell office:value-type="string" table:style-name="ce20">
            <text:p>Descrizione Servizio</text:p>
          </table:table-cell>
          <table:table-cell office:value-type="string" table:style-name="ce5">
            <text:p>EDIZIONE 2025</text:p>
          </table:table-cell>
          <table:table-cell table:number-columns-repeated="16379"/>
        </table:table-row>
        <table:table-row table:style-name="ro6">
          <table:table-cell table:style-name="ce3"/>
          <table:table-cell office:value-type="string" table:style-name="ce6">
            <text:p>Amministrazione</text:p>
          </table:table-cell>
          <table:table-cell office:value-type="string" table:style-name="ce6">
            <text:p>AMM 01.01</text:p>
          </table:table-cell>
          <table:table-cell office:value-type="string" table:style-name="ce7">
            <text:p>Gestione e predisposizione Budget e controllo di gestione</text:p>
          </table:table-cell>
          <table:table-cell office:value-type="currency" office:value="979529.58" table:style-name="ce8">
            <text:p>979.529,58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2</text:p>
          </table:table-cell>
          <table:table-cell office:value-type="string" table:style-name="ce11">
            <text:p>Pianificazione delle risorse umane</text:p>
          </table:table-cell>
          <table:table-cell office:value-type="currency" office:value="236969.64" table:style-name="ce12">
            <text:p>236.969,64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3</text:p>
          </table:table-cell>
          <table:table-cell office:value-type="string" table:style-name="ce11">
            <text:p>Assicurazione qualità, Accreditamento, Valutazione e Gestione ANAC &amp; ANVUR</text:p>
          </table:table-cell>
          <table:table-cell office:value-type="currency" office:value="1430039.21" table:style-name="ce12">
            <text:p>1.430.039,21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4</text:p>
          </table:table-cell>
          <table:table-cell office:value-type="string" table:style-name="ce11">
            <text:p>Contabilità generale e analitica e gestione fiscalità</text:p>
          </table:table-cell>
          <table:table-cell office:value-type="currency" office:value="905578.88" table:style-name="ce12">
            <text:p>905.578,88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5</text:p>
          </table:table-cell>
          <table:table-cell office:value-type="string" table:style-name="ce11">
            <text:p>Gestione contabile ciclo acquisti (da ordine/contratto a pagamento fattura)</text:p>
          </table:table-cell>
          <table:table-cell office:value-type="currency" office:value="1482450.41" table:style-name="ce12">
            <text:p>1.482.450,41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6</text:p>
          </table:table-cell>
          <table:table-cell office:value-type="string" table:style-name="ce11">
            <text:p>Gestione contabile personale strutturato e non (da registrazione contratto a pagamento compensi)</text:p>
          </table:table-cell>
          <table:table-cell office:value-type="currency" office:value="1048202.89" table:style-name="ce12">
            <text:p>1.048.202,89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7</text:p>
          </table:table-cell>
          <table:table-cell office:value-type="string" table:style-name="ce11">
            <text:p>Affari istituzionali e supporto organi collegiali</text:p>
          </table:table-cell>
          <table:table-cell office:value-type="currency" office:value="854166.04" table:style-name="ce12">
            <text:p>854.166,04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8</text:p>
          </table:table-cell>
          <table:table-cell office:value-type="string" table:style-name="ce11">
            <text:p>Affari legali</text:p>
          </table:table-cell>
          <table:table-cell office:value-type="currency" office:value="392914.11" table:style-name="ce12">
            <text:p>392.914,11 €</text:p>
          </table:table-cell>
          <table:table-cell table:number-columns-repeated="16379"/>
        </table:table-row>
        <table:table-row table:style-name="ro6">
          <table:table-cell table:style-name="ce2"/>
          <table:table-cell office:value-type="string" table:style-name="ce9">
            <text:p>Amministrazione</text:p>
          </table:table-cell>
          <table:table-cell office:value-type="string" table:style-name="ce10">
            <text:p>AMM 01.09</text:p>
          </table:table-cell>
          <table:table-cell office:value-type="string" table:style-name="ce11">
            <text:p>Comunicazione esterna e relazioni coi media</text:p>
          </table:table-cell>
          <table:table-cell office:value-type="currency" office:value="516694.3" table:style-name="ce12">
            <text:p>516.694,30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0</text:p>
          </table:table-cell>
          <table:table-cell office:value-type="string" table:style-name="ce11">
            <text:p>Merchandising, sponsorship (new Partnership), fundraising e Alumni</text:p>
          </table:table-cell>
          <table:table-cell office:value-type="currency" office:value="76378.42" table:style-name="ce12">
            <text:p>76.378,4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1</text:p>
          </table:table-cell>
          <table:table-cell office:value-type="string" table:style-name="ce11">
            <text:p>Comunicazione interna, gestione eventi e cerimoniale</text:p>
          </table:table-cell>
          <table:table-cell office:value-type="currency" office:value="313138.24" table:style-name="ce12">
            <text:p>313.138,24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2</text:p>
          </table:table-cell>
          <table:table-cell office:value-type="string" table:style-name="ce11">
            <text:p>Servizi sociali e welfare</text:p>
          </table:table-cell>
          <table:table-cell office:value-type="currency" office:value="145110.54" table:style-name="ce12">
            <text:p>145.110,54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3</text:p>
          </table:table-cell>
          <table:table-cell office:value-type="string" table:style-name="ce11">
            <text:p>Gestione amministrativa personale non strutturato</text:p>
          </table:table-cell>
          <table:table-cell office:value-type="currency" office:value="949944.29" table:style-name="ce12">
            <text:p>949.944,29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4</text:p>
          </table:table-cell>
          <table:table-cell office:value-type="string" table:style-name="ce11">
            <text:p>Gestione delle attività di formazione del personale TA e docente</text:p>
          </table:table-cell>
          <table:table-cell office:value-type="currency" office:value="164451.70000000001" table:style-name="ce12">
            <text:p>164.451,70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5</text:p>
          </table:table-cell>
          <table:table-cell office:value-type="string" table:style-name="ce11">
            <text:p>Gestione amministrativa personale strutturato</text:p>
          </table:table-cell>
          <table:table-cell office:value-type="currency" office:value="1330662.69" table:style-name="ce12">
            <text:p>1.330.662,69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Amministrazione</text:p>
          </table:table-cell>
          <table:table-cell office:value-type="string" table:style-name="ce10">
            <text:p>AMM 01.16</text:p>
          </table:table-cell>
          <table:table-cell office:value-type="string" table:style-name="ce11">
            <text:p>Gestione concorsi, trasferimenti e mobilità interni e esterni</text:p>
          </table:table-cell>
          <table:table-cell office:value-type="currency" office:value="406463.07" table:style-name="ce12">
            <text:p>406.463,07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1</text:p>
          </table:table-cell>
          <table:table-cell office:value-type="string" table:style-name="ce11">
            <text:p>Supporto alla didattica per il I e II ciclo</text:p>
          </table:table-cell>
          <table:table-cell office:value-type="currency" office:value="3284541.48" table:style-name="ce12">
            <text:p>3.284.541,48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2</text:p>
          </table:table-cell>
          <table:table-cell office:value-type="string" table:style-name="ce11">
            <text:p>Supporto alla didattica per il III ciclo (dottorato)</text:p>
          </table:table-cell>
          <table:table-cell office:value-type="currency" office:value="342429.51" table:style-name="ce12">
            <text:p>342.429,51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3</text:p>
          </table:table-cell>
          <table:table-cell office:value-type="string" table:style-name="ce11">
            <text:p>Supporto alla didattica per il post-laurea</text:p>
          </table:table-cell>
          <table:table-cell office:value-type="currency" office:value="529396.72" table:style-name="ce12">
            <text:p>529.396,7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4</text:p>
          </table:table-cell>
          <table:table-cell office:value-type="string" table:style-name="ce11">
            <text:p>Gestione della "Student life"</text:p>
          </table:table-cell>
          <table:table-cell office:value-type="currency" office:value="623131.76" table:style-name="ce12">
            <text:p>623.131,76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6</text:p>
          </table:table-cell>
          <table:table-cell office:value-type="string" table:style-name="ce11">
            <text:p>Internazionalizzazione studenti e dottorandi</text:p>
          </table:table-cell>
          <table:table-cell office:value-type="currency" office:value="573671.76" table:style-name="ce12">
            <text:p>573.671,76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7</text:p>
          </table:table-cell>
          <table:table-cell office:value-type="string" table:style-name="ce11">
            <text:p>Internazionalizzazione docenti, ricercatori e TA</text:p>
          </table:table-cell>
          <table:table-cell office:value-type="currency" office:value="383675.8" table:style-name="ce12">
            <text:p>383.675,80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8</text:p>
          </table:table-cell>
          <table:table-cell office:value-type="string" table:style-name="ce11">
            <text:p>Supporto alla gestione ospedaliera</text:p>
          </table:table-cell>
          <table:table-cell office:value-type="currency" office:value="4592.72" table:style-name="ce12">
            <text:p>4.592,7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Didattica</text:p>
          </table:table-cell>
          <table:table-cell office:value-type="string" table:style-name="ce10">
            <text:p>DID 03.09</text:p>
          </table:table-cell>
          <table:table-cell office:value-type="string" table:style-name="ce11">
            <text:p>Supporto alla gestione veterinaria</text:p>
          </table:table-cell>
          <table:table-cell office:value-type="currency" office:value="27999" table:style-name="ce12">
            <text:p>27.999,00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1</text:p>
          </table:table-cell>
          <table:table-cell office:value-type="string" table:style-name="ce11">
            <text:p>Edilizia Nuovi interventi edilizi</text:p>
          </table:table-cell>
          <table:table-cell office:value-type="currency" office:value="267141.21000000002" table:style-name="ce12">
            <text:p>267.141,21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2</text:p>
          </table:table-cell>
          <table:table-cell office:value-type="string" table:style-name="ce11">
            <text:p>Edilizia Interventi sul costruito</text:p>
          </table:table-cell>
          <table:table-cell office:value-type="currency" office:value="570730.23999999999" table:style-name="ce12">
            <text:p>570.730,24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3</text:p>
          </table:table-cell>
          <table:table-cell office:value-type="string" table:style-name="ce11">
            <text:p>Approvvigionamenti, pianificazione e supporto amministrativo all’esecuzione del contratto</text:p>
          </table:table-cell>
          <table:table-cell office:value-type="currency" office:value="891363.52" table:style-name="ce12">
            <text:p>891.363,5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4</text:p>
          </table:table-cell>
          <table:table-cell office:value-type="string" table:style-name="ce11">
            <text:p>Gestione spese sottosoglia, affidamenti diretti ed e-procurement fino alla firma del contratto</text:p>
          </table:table-cell>
          <table:table-cell office:value-type="currency" office:value="1429970.22" table:style-name="ce12">
            <text:p>1.429.970,2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5</text:p>
          </table:table-cell>
          <table:table-cell office:value-type="string" table:style-name="ce11">
            <text:p>Gestione procedure ad evidenza pubblica aperte fino alla firma del contratto</text:p>
          </table:table-cell>
          <table:table-cell office:value-type="currency" office:value="309991.52" table:style-name="ce12">
            <text:p>309.991,5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6</text:p>
          </table:table-cell>
          <table:table-cell office:value-type="string" table:style-name="ce11">
            <text:p>Gestione flussi documentali (es. protocollo) e servizio posta</text:p>
          </table:table-cell>
          <table:table-cell office:value-type="currency" office:value="1521645.83" table:style-name="ce12">
            <text:p>1.521.645,83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7</text:p>
          </table:table-cell>
          <table:table-cell office:value-type="string" table:style-name="ce11">
            <text:p>Gestione e programmazione spazi (interni ed esterni), locali e arredi</text:p>
          </table:table-cell>
          <table:table-cell office:value-type="currency" office:value="1158156.05" table:style-name="ce12">
            <text:p>1.158.156,05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8</text:p>
          </table:table-cell>
          <table:table-cell office:value-type="string" table:style-name="ce11">
            <text:p>ICT - Gestione della domanda e assistenza applicativa</text:p>
          </table:table-cell>
          <table:table-cell office:value-type="currency" office:value="939457.72" table:style-name="ce12">
            <text:p>939.457,7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09</text:p>
          </table:table-cell>
          <table:table-cell office:value-type="string" table:style-name="ce11">
            <text:p>ICT - Sviluppo nuovi servizi applicativi</text:p>
          </table:table-cell>
          <table:table-cell office:value-type="currency" office:value="666642.32999999996" table:style-name="ce12">
            <text:p>666.642,33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Infrastrutture</text:p>
          </table:table-cell>
          <table:table-cell office:value-type="string" table:style-name="ce10">
            <text:p>INFR 02.10</text:p>
          </table:table-cell>
          <table:table-cell office:value-type="string" table:style-name="ce11">
            <text:p>Sviluppo e gestione servizi generali ICT e sicurezza</text:p>
          </table:table-cell>
          <table:table-cell office:value-type="currency" office:value="811933.75" table:style-name="ce12">
            <text:p>811.933,75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Ricerca</text:p>
          </table:table-cell>
          <table:table-cell office:value-type="string" table:style-name="ce10">
            <text:p>RIC 04.01</text:p>
          </table:table-cell>
          <table:table-cell office:value-type="string" table:style-name="ce11">
            <text:p>Gestione trasferimento tecnologico</text:p>
          </table:table-cell>
          <table:table-cell office:value-type="currency" office:value="472425.64" table:style-name="ce12">
            <text:p>472.425,64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Ricerca</text:p>
          </table:table-cell>
          <table:table-cell office:value-type="string" table:style-name="ce10">
            <text:p>RIC 04.02</text:p>
          </table:table-cell>
          <table:table-cell office:value-type="string" table:style-name="ce11">
            <text:p>Supporto tecnico all'attività di ricerca</text:p>
          </table:table-cell>
          <table:table-cell office:value-type="currency" office:value="3996707.17" table:style-name="ce12">
            <text:p>3.996.707,17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Ricerca</text:p>
          </table:table-cell>
          <table:table-cell office:value-type="string" table:style-name="ce10">
            <text:p>RIC 04.03</text:p>
          </table:table-cell>
          <table:table-cell office:value-type="string" table:style-name="ce11">
            <text:p>Supporto alla gestione dei progetti di ricerca pre-award per progetti presentati</text:p>
          </table:table-cell>
          <table:table-cell office:value-type="currency" office:value="579104.13" table:style-name="ce12">
            <text:p>579.104,13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Ricerca</text:p>
          </table:table-cell>
          <table:table-cell office:value-type="string" table:style-name="ce10">
            <text:p>RIC 04.04</text:p>
          </table:table-cell>
          <table:table-cell office:value-type="string" table:style-name="ce11">
            <text:p>Gestione progetti conto terzi</text:p>
          </table:table-cell>
          <table:table-cell office:value-type="currency" office:value="487150.02" table:style-name="ce12">
            <text:p>487.150,0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Ricerca</text:p>
          </table:table-cell>
          <table:table-cell office:value-type="string" table:style-name="ce10">
            <text:p>RIC 04.05</text:p>
          </table:table-cell>
          <table:table-cell office:value-type="string" table:style-name="ce11">
            <text:p>Supporto alla gestione dei progetti di ricerca post-award per progetti finanziati</text:p>
          </table:table-cell>
          <table:table-cell office:value-type="currency" office:value="1646185.39" table:style-name="ce12">
            <text:p>1.646.185,39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1</text:p>
          </table:table-cell>
          <table:table-cell office:value-type="string" table:style-name="ce11">
            <text:p>SBA - Gestione risorse online e digitali</text:p>
          </table:table-cell>
          <table:table-cell office:value-type="currency" office:value="234484.57" table:style-name="ce12">
            <text:p>234.484,57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2</text:p>
          </table:table-cell>
          <table:table-cell office:value-type="string" table:style-name="ce11">
            <text:p>SBA - Gestione patrimonio cartaceo</text:p>
          </table:table-cell>
          <table:table-cell office:value-type="currency" office:value="704899.16" table:style-name="ce12">
            <text:p>704.899,16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3</text:p>
          </table:table-cell>
          <table:table-cell office:value-type="string" table:style-name="ce11">
            <text:p>SBA - Gestione attività di supporto alla biblioteca e back office</text:p>
          </table:table-cell>
          <table:table-cell office:value-type="currency" office:value="220347.37" table:style-name="ce12">
            <text:p>220.347,37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4</text:p>
          </table:table-cell>
          <table:table-cell office:value-type="string" table:style-name="ce11">
            <text:p>SBA - Gestione front-office biblioteche</text:p>
          </table:table-cell>
          <table:table-cell office:value-type="currency" office:value="1266285.18" table:style-name="ce12">
            <text:p>1.266.285,18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5</text:p>
          </table:table-cell>
          <table:table-cell office:value-type="string" table:style-name="ce11">
            <text:p>Gestione museale e/o archivistica</text:p>
          </table:table-cell>
          <table:table-cell office:value-type="currency" office:value="705410.53" table:style-name="ce12">
            <text:p>705.410,53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3">
            <text:p>Sistema Bibliotecario<text:s/></text:p>
            <text:p>e Museale d’Ateneo</text:p>
          </table:table-cell>
          <table:table-cell office:value-type="string" table:style-name="ce10">
            <text:p>SBMA 05.06</text:p>
          </table:table-cell>
          <table:table-cell office:value-type="string" table:style-name="ce11">
            <text:p>Gestione editoriale</text:p>
          </table:table-cell>
          <table:table-cell office:value-type="currency" office:value="40939.68" table:style-name="ce12">
            <text:p>40.939,68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Terza Missione</text:p>
          </table:table-cell>
          <table:table-cell office:value-type="string" table:style-name="ce10">
            <text:p>TM 06.01</text:p>
          </table:table-cell>
          <table:table-cell office:value-type="string" table:style-name="ce11">
            <text:p>Public Engagement</text:p>
          </table:table-cell>
          <table:table-cell office:value-type="currency" office:value="242249.12" table:style-name="ce12">
            <text:p>242.249,12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Terza Missione</text:p>
          </table:table-cell>
          <table:table-cell office:value-type="string" table:style-name="ce10">
            <text:p>TM 06.02</text:p>
          </table:table-cell>
          <table:table-cell office:value-type="string" table:style-name="ce11">
            <text:p>Formazione Continua gratuita</text:p>
          </table:table-cell>
          <table:table-cell office:value-type="currency" office:value="83444.88" table:style-name="ce12">
            <text:p>83.444,88 €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9">
            <text:p>Terza Missione</text:p>
          </table:table-cell>
          <table:table-cell office:value-type="string" table:style-name="ce10">
            <text:p>TM 06.03</text:p>
          </table:table-cell>
          <table:table-cell office:value-type="string" table:style-name="ce11">
            <text:p>Gestione attività per la salute pubblica</text:p>
          </table:table-cell>
          <table:table-cell office:value-type="currency" office:value="4367.2" table:style-name="ce12">
            <text:p>4.367,20 €</text:p>
          </table:table-cell>
          <table:table-cell table:number-columns-repeated="16379"/>
        </table:table-row>
        <table:table-row table:style-name="ro6">
          <table:table-cell/>
          <table:table-cell table:style-name="ce9"/>
          <table:table-cell table:style-name="ce10"/>
          <table:table-cell office:value-type="string" table:style-name="ce14">
            <text:p>Totale</text:p>
          </table:table-cell>
          <table:table-cell office:value-type="currency" office:value="36253165.189999998" table:style-name="ce15">
            <text:p>36.253.165,19 €</text:p>
          </table:table-cell>
          <table:table-cell table:number-columns-repeated="16379"/>
        </table:table-row>
        <table:table-row table:number-rows-repeated="104852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6" number:language="it" number:country="I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ndrea Loi</meta:initial-creator>
    <dc:creator>Andrea Loi</dc:creator>
    <meta:creation-date>2026-07-08T07:17:58Z</meta:creation-date>
    <dc:date>2026-07-08T07:51:51Z</dc:date>
  </office:meta>
</office:document-meta>
</file>